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fo:font-size="12pt" officeooo:rsid="010fa3b9" officeooo:paragraph-rsid="008e6091" style:font-size-asian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08e6091"/>
    </style:style>
    <style:style style:name="P6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7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8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8180ec" style:font-size-asian="12pt"/>
    </style:style>
    <style:style style:name="P9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0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1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2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3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style:font-size-asian="12pt"/>
    </style:style>
    <style:style style:name="P14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4a36e7"/>
    </style:style>
    <style:style style:name="P15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6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P17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8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19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 style:font-size-complex="12pt"/>
    </style:style>
    <style:style style:name="P20" style:family="paragraph" style:parent-style-name="Standard">
      <style:paragraph-properties>
        <style:tab-stops>
          <style:tab-stop style:position="0cm"/>
        </style:tab-stops>
      </style:paragraph-properties>
      <style:text-properties officeooo:paragraph-rsid="00517348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2cc7f1" style:font-size-asian="12pt"/>
    </style:style>
    <style:style style:name="T4" style:family="text">
      <style:text-properties fo:font-size="12pt" officeooo:rsid="005dceb9" style:font-size-asian="12pt"/>
    </style:style>
    <style:style style:name="T5" style:family="text">
      <style:text-properties fo:font-size="12pt" officeooo:rsid="006acd76" style:font-size-asian="12pt"/>
    </style:style>
    <style:style style:name="T6" style:family="text">
      <style:text-properties fo:font-size="12pt" officeooo:rsid="007841ab" style:font-size-asian="12pt"/>
    </style:style>
    <style:style style:name="T7" style:family="text">
      <style:text-properties fo:font-size="12pt" officeooo:rsid="008b2a1b" style:font-size-asian="12pt"/>
    </style:style>
    <style:style style:name="T8" style:family="text">
      <style:text-properties fo:font-size="12pt" officeooo:rsid="008d828a" style:font-size-asian="12pt"/>
    </style:style>
    <style:style style:name="T9" style:family="text">
      <style:text-properties fo:font-size="12pt" officeooo:rsid="0092ce74" style:font-size-asian="12pt"/>
    </style:style>
    <style:style style:name="T10" style:family="text">
      <style:text-properties fo:font-size="12pt" officeooo:rsid="008c9f4f" style:font-name-asian="Times New Roman" style:font-size-asian="12pt" style:font-name-complex="Times New Roman" style:font-size-complex="10pt"/>
    </style:style>
    <style:style style:name="T11" style:family="text">
      <style:text-properties officeooo:rsid="001a4500"/>
    </style:style>
    <style:style style:name="T12" style:family="text">
      <style:text-properties officeooo:rsid="001c5d01"/>
    </style:style>
    <style:style style:name="T13" style:family="text">
      <style:text-properties officeooo:rsid="001c979b"/>
    </style:style>
    <style:style style:name="T14" style:family="text">
      <style:text-properties officeooo:rsid="007841ab"/>
    </style:style>
    <style:style style:name="T15" style:family="text">
      <style:text-properties officeooo:rsid="0083edd2"/>
    </style:style>
    <style:style style:name="T16" style:family="text">
      <style:text-properties officeooo:rsid="008b2a1b"/>
    </style:style>
    <style:style style:name="T17" style:family="text">
      <style:text-properties officeooo:rsid="008c9f4f"/>
    </style:style>
    <style:style style:name="T18" style:family="text">
      <style:text-properties officeooo:rsid="00903007"/>
    </style:style>
    <style:style style:name="T19" style:family="text">
      <style:text-properties officeooo:rsid="00912ba3"/>
    </style:style>
    <style:style style:name="T20" style:family="text">
      <style:text-properties officeooo:rsid="009306e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"/>
      <text:p text:style-name="P1"/>
      <text:p text:style-name="P1"><text:tab/></text:p>
      <text:p text:style-name="P6"/>
      <text:p text:style-name="P6"/>
      <text:p text:style-name="P6"/>
      <text:p text:style-name="P6">PORTARIA DEP. PESSOAL Nº <text:span text:style-name="T17">30</text:span><text:span text:style-name="T18">3</text:span>/20<text:span text:style-name="T11">22</text:span></text:p>
      <text:p text:style-name="P2"/>
      <text:p text:style-name="P3"/>
      <text:p text:style-name="P8"><text:span text:style-name="T15">PRORROGA</text:span> LICENÇA SAÚDE</text:p>
      <text:p text:style-name="P8"><text:s/><text:span text:style-name="T19">DE</text:span> SERVIDOR<text:span text:style-name="T12">A</text:span> PÚBLIC<text:span text:style-name="T12">A</text:span> MUNICIPAL.</text:p>
      <text:p text:style-name="P7"/>
      <text:p text:style-name="P7"/>
      <text:p text:style-name="P14"><text:s text:c="38"/><text:span text:style-name="T14">CLOVIS ALBERTO MONTAGNER</text:span>, Prefeito Municipa<text:span text:style-name="T13">l </text:span>de Faxinal do Soturno, Estado do Rio Grande do sul, no uso das atribuições que lhe confere a Lei Orgânica do Município, <text:span text:style-name="T15">PRORROGA a l</text:span>icença para tratamento de Saúde, para <text:span text:style-name="T13">a</text:span> Servidor<text:span text:style-name="T13">a</text:span> Públic<text:span text:style-name="T13">a</text:span> Municipal, <text:span text:style-name="T16">NEUSA LORENZONI DA SILVA </text:span>pelo período de <text:span text:style-name="T10">sessenta</text:span><text:span text:style-name="T16"> (</text:span><text:span text:style-name="T17">60</text:span><text:span text:style-name="T16">) dias, a contar </text:span><text:span text:style-name="T18">retroativamente </text:span><text:span text:style-name="T16">de </text:span><text:span text:style-name="T17">oito</text:span><text:span text:style-name="T16"> (</text:span><text:span text:style-name="T17">08</text:span><text:span text:style-name="T16">) de </text:span><text:span text:style-name="T17">Abril</text:span><text:span text:style-name="T16"> de 2022</text:span>, conforme atestado médico em anexo, <text:span text:style-name="T15">visto que já estava de Licença Saúde </text:span><text:span text:style-name="T10">a contar de</text:span><text:span text:style-name="T17"> sete (07) de Fevereiro de 2022</text:span><text:span text:style-name="T15">, concedida pela</text:span><text:span text:style-name="T17">s</text:span><text:span text:style-name="T15"> Portaria</text:span><text:span text:style-name="T17">s</text:span><text:span text:style-name="T15"> 165/2022 </text:span><text:span text:style-name="T17">e 228/2022</text:span><text:span text:style-name="T15">, </text:span>e de acordo com o art. 206 da Lei Municipal nº 1350/2001.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6">AOS </text:span></text:span><text:span text:style-name="Fonte_20_parág._20_padrão"><text:span text:style-name="T9">DOZE</text:span></text:span><text:span text:style-name="Fonte_20_parág._20_padrão"><text:span text:style-name="T4"> </text:span></text:span><text:span text:style-name="Fonte_20_parág._20_padrão"><text:span text:style-name="T1">(</text:span></text:span><text:span text:style-name="Fonte_20_parág._20_padrão"><text:span text:style-name="T9">12</text:span></text:span><text:span text:style-name="Fonte_20_parág._20_padrão"><text:span text:style-name="T1">) DIA</text:span></text:span><text:span text:style-name="Fonte_20_parág._20_padrão"><text:span text:style-name="T3">S</text:span></text:span><text:span text:style-name="Fonte_20_parág._20_padrão"><text:span text:style-name="T1"> DO MÊS </text:span></text:span><text:span text:style-name="Fonte_20_parág._20_padrão"><text:span text:style-name="T8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7">2</text:span></text:span><text:span text:style-name="Fonte_20_parág._20_padrão"><text:span text:style-name="T5">.</text:span></text:span></text:p>
      <text:p text:style-name="P9"/>
      <text:p text:style-name="P10"/>
      <text:p text:style-name="P11"/>
      <text:p text:style-name="P12"><text:tab/><text:tab/><text:tab/> <text:s text:c="58"/><text:span text:style-name="T14">CLOVIS ALBERTO MONTAGNER</text:span> <text:s text:c="72"/></text:p>
      <text:p text:style-name="P13"><text:s text:c="8"/><text:tab/> <text:s text:c="73"/>Prefeito Municipal </text:p>
      <text:p text:style-name="P10"/>
      <text:h text:style-name="P15" text:outline-level="1">Registre-se e Publique-se</text:h>
      <text:h text:style-name="P16" text:outline-level="1">Em <text:span text:style-name="T18">12</text:span>-<text:span text:style-name="T16">0</text:span><text:span text:style-name="T17">4</text:span>-20<text:span text:style-name="T11">22</text:span></text:h>
      <text:p text:style-name="P20"><text:span text:style-name="T2"/></text:p>
      <text:p text:style-name="P20"><text:span text:style-name="T2"/></text:p>
      <text:p text:style-name="P19"><text:span text:style-name="T11">IRAMIR JOS</text:span>É ZANELLA</text:p>
      <text:p text:style-name="P18">Secretário de Administração e </text:p>
      <text:p text:style-name="P19">Gestão Financeira</text:p>
      <text:p text:style-name="P3"/>
      <text:p text:style-name="P5"><text:span text:style-name="T2">P</text:span><text:span text:style-name="T1">ublicado na imprensa oficial</text:span></text:p>
      <text:p text:style-name="P4">do município em: <text:span text:style-name="T20">12</text:span>/<text:span text:style-name="T20">04</text:span>/2022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83</meta:editing-cycles>
    <meta:editing-duration>PT2H14M51S</meta:editing-duration>
    <dc:date>2022-05-02T10:34:28.484000000</dc:date>
    <meta:document-statistic meta:table-count="0" meta:image-count="0" meta:object-count="0" meta:page-count="1" meta:paragraph-count="15" meta:word-count="156" meta:character-count="1249" meta:non-whitespace-character-count="834"/>
    <meta:template xlink:type="simple" xlink:actuate="onRequest" xlink:title="" xlink:href="file:///C:/Users/LTI/PORTARIAS%202018/PORTARIA%20Nº%20585%20-%2018%20-%20Licença%20Saúde%20FRANCIELE%20CORREA%20DINIZ.odt/Normal"/>
  </office:meta>
</office:document-meta>
</file>