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5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6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7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8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9" style:family="paragraph" style:parent-style-name="Recuo_20_de_20_corpo_20_de_20_texto_20_2">
      <style:text-properties fo:font-size="12pt" style:font-size-asian="12pt"/>
    </style:style>
    <style:style style:name="P10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indent="0cm" style:auto-text-indent="false">
        <style:tab-stops>
          <style:tab-stop style:position="-3.866cm"/>
        </style:tab-stops>
      </style:paragraph-properties>
      <style:text-properties fo:font-size="12pt" style:font-size-asian="12pt"/>
    </style:style>
    <style:style style:name="P12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612ddc"/>
    </style:style>
    <style:style style:name="P13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officeooo:paragraph-rsid="005e7579" style:font-size-asian="12pt"/>
    </style:style>
    <style:style style:name="P14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5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6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7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T1" style:family="text">
      <style:text-properties officeooo:rsid="0032acb3"/>
    </style:style>
    <style:style style:name="T2" style:family="text">
      <style:text-properties officeooo:rsid="003534de"/>
    </style:style>
    <style:style style:name="T3" style:family="text">
      <style:text-properties officeooo:rsid="0039956a"/>
    </style:style>
    <style:style style:name="T4" style:family="text">
      <style:text-properties officeooo:rsid="003dfcd5"/>
    </style:style>
    <style:style style:name="T5" style:family="text">
      <style:text-properties officeooo:rsid="004755db"/>
    </style:style>
    <style:style style:name="T6" style:family="text">
      <style:text-properties officeooo:rsid="004aabe7"/>
    </style:style>
    <style:style style:name="T7" style:family="text">
      <style:text-properties officeooo:rsid="004c9c3f"/>
    </style:style>
    <style:style style:name="T8" style:family="text">
      <style:text-properties officeooo:rsid="005051be"/>
    </style:style>
    <style:style style:name="T9" style:family="text">
      <style:text-properties officeooo:rsid="005b35c0"/>
    </style:style>
    <style:style style:name="T10" style:family="text">
      <style:text-properties fo:font-size="12pt" officeooo:rsid="00612ddc" style:font-name-asian="Times New Roman" style:font-size-asian="12pt" style:font-name-complex="Times New Roman" style:font-size-complex="10pt" style:language-complex="ar" style:country-complex="SA"/>
    </style:style>
    <style:style style:name="T11" style:family="text">
      <style:text-properties officeooo:rsid="005e7579"/>
    </style:style>
    <style:style style:name="T12" style:family="text">
      <style:text-properties officeooo:rsid="005fe6a2"/>
    </style:style>
    <style:style style:name="T13" style:family="text">
      <style:text-properties officeooo:rsid="00612ddc"/>
    </style:style>
    <style:style style:name="T14" style:family="text">
      <style:text-properties officeooo:rsid="00612ddc" style:font-name-asian="Times New Roman" style:font-name-complex="Times New Roman" style:font-size-complex="10pt" style:language-complex="ar" style:country-complex="SA"/>
    </style:style>
    <style:style style:name="T15" style:family="text">
      <style:text-properties officeooo:rsid="00641659"/>
    </style:style>
    <style:style style:name="T16" style:family="text">
      <style:text-properties officeooo:rsid="0067df2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"/>
      <text:p text:style-name="P1"/>
      <text:p text:style-name="P1"/>
      <text:p text:style-name="P1"/>
      <text:p text:style-name="P1"/>
      <text:p text:style-name="P1"/>
      <text:p text:style-name="P1"><text:tab/></text:p>
      <text:p text:style-name="P13">PORTARIA DEP. PESSOAL Nº <text:span text:style-name="T15">3</text:span><text:span text:style-name="T14">0</text:span><text:span text:style-name="T12">4</text:span>/20<text:span text:style-name="T1">22</text:span>.</text:p>
      <text:p text:style-name="P2"/>
      <text:p text:style-name="P2"/>
      <text:p text:style-name="P5">CONCEDE FÉRIAS REGULAMENTARES AO SERVIDOR PÚBLICO MUNICIPAL.</text:p>
      <text:p text:style-name="P4"/>
      <text:p text:style-name="P4"/>
      <text:p text:style-name="P12"><text:s text:c="36"/><text:tab/><text:span text:style-name="T7">CLOVIS ALBERTO MONTAGNER</text:span> Prefeito Municipal de Faxinal do Soturno, Estado do Rio Grande do sul, no uso das atribuições que lhe confere a Lei Orgânica do Município, concede <text:span text:style-name="T13">dez </text:span>(<text:span text:style-name="T13">10</text:span>) dias de férias regulamentares, ao Servidor <text:span text:style-name="T6">Público Municipal </text:span><text:span text:style-name="T10">MARCIANO CERVO</text:span><text:span text:style-name="T6"> referente ao período aquisitivo 06</text:span>/<text:span text:style-name="T5">2019 </text:span>a <text:span text:style-name="T5">05/</text:span>2<text:span text:style-name="T6">020</text:span>, durante o período <text:span text:style-name="T13">de</text:span> <text:span text:style-name="T13">16</text:span>/<text:span text:style-name="T2">05/</text:span>20<text:span text:style-name="T1">22</text:span> a <text:span text:style-name="T11">25</text:span>/<text:span text:style-name="T3">05</text:span>/20<text:span text:style-name="T1">22</text:span>, conforme art.102 da Le<text:span text:style-name="T8">i</text:span> Municipal nº 1350/200<text:span text:style-name="T6">1, restando um saldo de 10 dias a serem gozados em outra oportunidade.</text:span></text:p>
      <text:p text:style-name="Recuo_20_de_20_corpo_20_de_20_texto_20_3"/>
      <text:p text:style-name="P3"><text:tab/><text:tab/><text:tab/><text:tab/>GABINETE DO SENHOR PREFEITO MUNICIPAL DE FAXINAL DO SOTURNO, <text:span text:style-name="T8">AOS DOZE </text:span>(<text:span text:style-name="T13">12</text:span>) DIA<text:span text:style-name="T11">S</text:span> DO MÊS DE <text:span text:style-name="T9">ABRIL</text:span> DO ANO DE 20<text:span text:style-name="T1">22</text:span>.</text:p>
      <text:p text:style-name="P6"/>
      <text:p text:style-name="P7"/>
      <text:p text:style-name="P8"/>
      <text:p text:style-name="P9"/>
      <text:p text:style-name="P10"><text:s text:c="145"/><text:span text:style-name="T7">CLOVIS ALBERTO MONTAGNER</text:span> <text:s text:c="128"/></text:p>
      <text:p text:style-name="P11"><text:s text:c="102"/>Prefeito Municipal </text:p>
      <text:p text:style-name="P7"/>
      <text:p text:style-name="P7"/>
      <text:p text:style-name="P3"/>
      <text:h text:style-name="P14" text:outline-level="1">Registre-se e Publique-se</text:h>
      <text:p text:style-name="P3">Em <text:span text:style-name="T13">12</text:span>-<text:span text:style-name="T4">04</text:span>-20<text:span text:style-name="T1">22</text:span>.</text:p>
      <text:p text:style-name="P3"/>
      <text:p text:style-name="P3"/>
      <text:p text:style-name="P3">IRAMIR JOSÉ ZANELLA</text:p>
      <text:p text:style-name="P17">Secretário de Administração e </text:p>
      <text:p text:style-name="P18">Gestão Financeira</text:p>
      <text:p text:style-name="P3"/>
      <text:p text:style-name="P3">Publicado na imprensa oficial</text:p>
      <text:p text:style-name="P3">do município em: <text:span text:style-name="T16">12</text:span>/<text:span text:style-name="T16">04</text:span>/2022.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" style:font-family-complex="'Liberation Serif'" style:font-family-generic-complex="roman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Line_20_numbering" style:display-name="Line numbering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43</meta:editing-cycles>
    <meta:editing-duration>PT1H14M</meta:editing-duration>
    <dc:date>2022-05-02T10:29:04.854000000</dc:date>
    <meta:document-statistic meta:table-count="0" meta:image-count="0" meta:object-count="0" meta:page-count="1" meta:paragraph-count="14" meta:word-count="133" meta:character-count="1297" meta:non-whitespace-character-count="757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" xlink:href="../../PORTARIAS%202018/PORTARIA%20Nº%20490%20-%2018%20-%20Férias%20VICENTE%20VANDERLEI%20ORTIZ%20LOPES.odt/Normal"/>
  </office:meta>
</office:document-meta>
</file>