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6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7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8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9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0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2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4a36e7"/>
    </style:style>
    <style:style style:name="P13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4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6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a7aa49" style:font-size-asian="12pt" style:font-size-complex="12pt"/>
    </style:style>
    <style:style style:name="T4" style:family="text">
      <style:text-properties fo:font-size="12pt" officeooo:rsid="00cb3585" style:font-size-asian="12pt" style:font-size-complex="12pt"/>
    </style:style>
    <style:style style:name="T5" style:family="text">
      <style:text-properties fo:font-size="12pt" officeooo:rsid="00de00b8" style:font-size-asian="12pt" style:font-size-complex="12pt"/>
    </style:style>
    <style:style style:name="T6" style:family="text">
      <style:text-properties fo:font-size="12pt" officeooo:rsid="00e0f93b" style:font-size-asian="12pt" style:font-size-complex="12pt"/>
    </style:style>
    <style:style style:name="T7" style:family="text">
      <style:text-properties fo:font-size="12pt" officeooo:rsid="00efcaf5" style:font-size-asian="12pt" style:font-size-complex="12pt"/>
    </style:style>
    <style:style style:name="T8" style:family="text">
      <style:text-properties fo:font-size="12pt" officeooo:rsid="01019d36" style:font-size-asian="12pt" style:font-size-complex="12pt"/>
    </style:style>
    <style:style style:name="T9" style:family="text">
      <style:text-properties fo:font-size="12pt" officeooo:rsid="01050b99" style:font-size-asian="12pt" style:font-size-complex="12pt"/>
    </style:style>
    <style:style style:name="T10" style:family="text">
      <style:text-properties fo:font-size="12pt" officeooo:rsid="0089563a" style:font-size-asian="12pt"/>
    </style:style>
    <style:style style:name="T11" style:family="text">
      <style:text-properties fo:font-size="12pt" officeooo:rsid="00db46f8" style:font-size-asian="12pt"/>
    </style:style>
    <style:style style:name="T12" style:family="text">
      <style:text-properties fo:font-size="12pt" officeooo:rsid="00f0746e" style:font-size-asian="12pt"/>
    </style:style>
    <style:style style:name="T13" style:family="text">
      <style:text-properties fo:font-size="12pt" officeooo:rsid="00fc387f" style:font-size-asian="12pt"/>
    </style:style>
    <style:style style:name="T14" style:family="text">
      <style:text-properties fo:font-size="12pt" officeooo:rsid="01131ef1" style:font-size-asian="12pt"/>
    </style:style>
    <style:style style:name="T15" style:family="text">
      <style:text-properties fo:font-size="12pt" officeooo:rsid="01168932" style:font-size-asian="12pt"/>
    </style:style>
    <style:style style:name="T16" style:family="text">
      <style:text-properties fo:font-size="12pt" officeooo:rsid="01168932" style:font-name-asian="Times New Roman" style:font-size-asian="12pt" style:font-name-complex="Times New Roman" style:font-size-complex="10pt"/>
    </style:style>
    <style:style style:name="T17" style:family="text">
      <style:text-properties officeooo:rsid="001a4500"/>
    </style:style>
    <style:style style:name="T18" style:family="text">
      <style:text-properties officeooo:rsid="00553a29"/>
    </style:style>
    <style:style style:name="T19" style:family="text">
      <style:text-properties officeooo:rsid="00583bde"/>
    </style:style>
    <style:style style:name="T20" style:family="text">
      <style:text-properties officeooo:rsid="006dd34b"/>
    </style:style>
    <style:style style:name="T21" style:family="text">
      <style:text-properties officeooo:rsid="00db46f8"/>
    </style:style>
    <style:style style:name="T22" style:family="text">
      <style:text-properties officeooo:rsid="00ece62e"/>
    </style:style>
    <style:style style:name="T23" style:family="text">
      <style:text-properties officeooo:rsid="00efcaf5"/>
    </style:style>
    <style:style style:name="T24" style:family="text">
      <style:text-properties officeooo:rsid="00f1b670"/>
    </style:style>
    <style:style style:name="T25" style:family="text">
      <style:text-properties officeooo:rsid="01019d36"/>
    </style:style>
    <style:style style:name="T26" style:family="text">
      <style:text-properties officeooo:rsid="0111b287"/>
    </style:style>
    <style:style style:name="T27" style:family="text">
      <style:text-properties officeooo:rsid="01131ef1"/>
    </style:style>
    <style:style style:name="T28" style:family="text">
      <style:text-properties officeooo:rsid="0114e829" style:font-name-asian="Times New Roman" style:font-name-complex="Times New Roman" style:font-size-complex="10pt"/>
    </style:style>
    <style:style style:name="T29" style:family="text">
      <style:text-properties officeooo:rsid="01168932" style:font-name-asian="Times New Roman" style:font-name-complex="Times New Roman" style:font-size-complex="10pt"/>
    </style:style>
    <style:style style:name="T30" style:family="text">
      <style:text-properties officeooo:rsid="01168932"/>
    </style:style>
    <style:style style:name="T31" style:family="text">
      <style:text-properties officeooo:rsid="011897b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/>
      <text:p text:style-name="P1"/>
      <text:p text:style-name="P1"><text:tab/></text:p>
      <text:p text:style-name="P4"/>
      <text:p text:style-name="P4"/>
      <text:p text:style-name="P4"/>
      <text:p text:style-name="P4">PORTARIA DEP. PESSOAL Nº <text:span text:style-name="T29">30</text:span><text:span text:style-name="T28">6</text:span>/20<text:span text:style-name="T17">22</text:span>.</text:p>
      <text:p text:style-name="P2"/>
      <text:p text:style-name="P3"/>
      <text:p text:style-name="P5">CONCEDE LICENÇA SAÚDE </text:p>
      <text:p text:style-name="P5"><text:span text:style-name="T18">A</text:span><text:span text:style-name="T30">O</text:span> SERVIDOR PÚBLIC<text:span text:style-name="T30">O</text:span><text:span text:style-name="T24"> </text:span>MUNICIPAL.</text:p>
      <text:p text:style-name="P6"/>
      <text:p text:style-name="P12"><text:s text:c="34"/><text:tab/><text:tab/> <text:s/><text:span text:style-name="T22">CLOVIS ALBERTO MONTAGNER</text:span>, <text:span text:style-name="T20">Prefeito Municipal </text:span>de Faxinal do Soturno, Estado do Rio Grande do sul, no uso das atribuições que lhe confere a Lei Orgânica do Município, CONCEDE, <text:span text:style-name="T19">L</text:span>icença para <text:span text:style-name="T19">T</text:span>ratamento de Saúde <text:span text:style-name="T3">(</text:span><text:span text:style-name="T6">Isolamento</text:span><text:span text:style-name="T5"> </text:span><text:span text:style-name="T7">por</text:span><text:span text:style-name="T9"> síndrome gripal/</text:span><text:span text:style-name="T8">suspeita de</text:span><text:span text:style-name="T7"> COVID19</text:span><text:span text:style-name="T4">)</text:span>, para <text:span text:style-name="T30">o</text:span> Servidor Públic<text:span text:style-name="T30">o</text:span><text:span text:style-name="T23"> </text:span>Municipal, <text:span text:style-name="T16">DOUGLAS FERREIRA DA SILVA</text:span><text:span text:style-name="T26"> </text:span>pelo período de <text:span text:style-name="T30">seis</text:span><text:span text:style-name="T26"> (0</text:span><text:span text:style-name="T30">6</text:span><text:span text:style-name="T26">) dias, a contar </text:span><text:span text:style-name="T30">retroativamente </text:span><text:span text:style-name="T26"><text:s/>de </text:span><text:span text:style-name="T30">oito</text:span><text:span text:style-name="T26"> (</text:span><text:span text:style-name="T27">0</text:span><text:span text:style-name="T30">8</text:span><text:span text:style-name="T26">) de </text:span><text:span text:style-name="T27">Abril</text:span><text:span text:style-name="T26"> de 2022</text:span>, conforme <text:span text:style-name="T25">atestado médico em </text:span>anexo, e de acordo com o art. 206 da Lei Municipal nº 1350/2001. 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13">AOS </text:span></text:span><text:span text:style-name="Fonte_20_parág._20_padrão"><text:span text:style-name="T15">D</text:span></text:span><text:span text:style-name="Fonte_20_parág._20_padrão"><text:span text:style-name="T16">OZE</text:span></text:span><text:span text:style-name="Fonte_20_parág._20_padrão"><text:span text:style-name="T12"> </text:span></text:span><text:span text:style-name="Fonte_20_parág._20_padrão"><text:span text:style-name="T10">(</text:span></text:span><text:span text:style-name="Fonte_20_parág._20_padrão"><text:span text:style-name="T15">12</text:span></text:span><text:span text:style-name="Fonte_20_parág._20_padrão"><text:span text:style-name="T1">) DIA</text:span></text:span><text:span text:style-name="Fonte_20_parág._20_padrão"><text:span text:style-name="T13">S</text:span></text:span><text:span text:style-name="Fonte_20_parág._20_padrão"><text:span text:style-name="T1"> DO MÊS DE</text:span></text:span><text:span text:style-name="Fonte_20_parág._20_padrão"><text:span text:style-name="T11"> </text:span></text:span><text:span text:style-name="Fonte_20_parág._20_padrão"><text:span text:style-name="T14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11">2</text:span></text:span><text:span text:style-name="Fonte_20_parág._20_padrão"><text:span text:style-name="T1">.</text:span></text:span></text:p>
      <text:p text:style-name="P7"/>
      <text:p text:style-name="P8"/>
      <text:p text:style-name="P9"/>
      <text:p text:style-name="P10"><text:tab/><text:tab/><text:tab/> <text:s text:c="62"/><text:span text:style-name="T22">CLOVIS ALBERTO MONTAGNER</text:span> <text:s text:c="72"/></text:p>
      <text:p text:style-name="P11"><text:s text:c="8"/><text:tab/> <text:s text:c="83"/><text:span text:style-name="T20">Prefeito Municipal</text:span></text:p>
      <text:p text:style-name="P8"/>
      <text:p text:style-name="P8"/>
      <text:p text:style-name="P8"/>
      <text:h text:style-name="P13" text:outline-level="1">Registre-se e Publique-se</text:h>
      <text:h text:style-name="P14" text:outline-level="1">Em <text:span text:style-name="T30">12</text:span>-<text:span text:style-name="T21">0</text:span><text:span text:style-name="T27">4</text:span>-20<text:span text:style-name="T17">22</text:span></text:h>
      <text:p text:style-name="P3"/>
      <text:p text:style-name="P3"/>
      <text:p text:style-name="P3">IRAMIR JOSÉ ZANELLA</text:p>
      <text:p text:style-name="P17">Secretário de Administração e </text:p>
      <text:p text:style-name="P18">Gestão Financeira</text:p>
      <text:p text:style-name="P3"/>
      <text:p text:style-name="P3">Publicado na imprensa oficial</text:p>
      <text:p text:style-name="P3">do município em: <text:span text:style-name="T31">12</text:span>/<text:span text:style-name="T31">04/</text:span>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Liberation Serif1" style:font-family-asian="'Liberation Serif'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Capítulo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1" fo:font-family="Arial" style:font-family-generic="roman" style:font-pitch="variable" fo:font-size="14pt" style:font-name-asian="Tahoma1" style:font-family-asian="Tahoma" style:font-family-generic-asian="roman" style:font-pitch-asian="variable" style:font-size-asian="14pt" style:language-asian="ar" style:country-asian="SA" style:font-size-complex="14pt"/>
    </style:style>
    <style:style style:name="LO-Normal1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" style:family="text"/>
    <style:style style:name="WW-Absatz-Standardschriftart11111111111111111111111111111111111111" style:family="text"/>
    <style:style style:name="WW-Absatz-Standardschriftart1111111111111111111111111111111111111" style:family="text"/>
    <style:style style:name="WW-Absatz-Standardschriftart111111111111111111111111111111111111" style:family="text"/>
    <style:style style:name="WW-Absatz-Standardschriftart11111111111111111111111111111111111" style:family="text"/>
    <style:style style:name="WW-Absatz-Standardschriftart1111111111111111111111111111111111" style:family="text"/>
    <style:style style:name="WW-Absatz-Standardschriftart111111111111111111111111111111111" style:family="text"/>
    <style:style style:name="WW-Absatz-Standardschriftart11111111111111111111111111111111" style:family="text"/>
    <style:style style:name="WW-Absatz-Standardschriftart1111111111111111111111111111111" style:family="text"/>
    <style:style style:name="WW-Absatz-Standardschriftart111111111111111111111111111111" style:family="text"/>
    <style:style style:name="WW-Absatz-Standardschriftart11111111111111111111111111111" style:family="text"/>
    <style:style style:name="WW-Absatz-Standardschriftart1111111111111111111111111111" style:family="text"/>
    <style:style style:name="WW-Absatz-Standardschriftart111111111111111111111111111" style:family="text"/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61</meta:editing-cycles>
    <meta:editing-duration>PT4H5M27S</meta:editing-duration>
    <dc:date>2022-05-02T10:27:35.540000000</dc:date>
    <meta:document-statistic meta:table-count="0" meta:image-count="0" meta:object-count="0" meta:page-count="1" meta:paragraph-count="15" meta:word-count="140" meta:character-count="1185" meta:non-whitespace-character-count="771"/>
    <meta:template xlink:type="simple" xlink:actuate="onRequest" xlink:title="" xlink:href="file:///C:/Users/LTI/PORTARIAS%202018/PORTARIA%20Nº%20585%20-%2018%20-%20Licença%20Saúde%20FRANCIELE%20CORREA%20DINIZ.odt/Normal"/>
  </office:meta>
</office:document-meta>
</file>