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4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5" style:family="paragraph" style:parent-style-name="Standard">
      <style:paragraph-properties fo:text-align="justify" style:justify-single-word="false"/>
      <style:text-properties fo:font-size="12pt" officeooo:paragraph-rsid="00336bf1" style:font-size-asian="12pt"/>
    </style:style>
    <style:style style:name="P6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 style:font-size-complex="12pt"/>
    </style:style>
    <style:style style:name="P7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 style:font-size-complex="12pt"/>
    </style:style>
    <style:style style:name="P8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officeooo:paragraph-rsid="00224083" style:font-size-asian="12pt" style:font-size-complex="12pt"/>
    </style:style>
    <style:style style:name="P9" style:family="paragraph" style:parent-style-name="Recuo_20_de_20_corpo_20_de_20_texto_20_3">
      <style:paragraph-properties fo:margin-left="0cm" fo:margin-right="0cm" fo:text-indent="0cm" style:auto-text-indent="false"/>
      <style:text-properties style:font-size-complex="12pt"/>
    </style:style>
    <style:style style:name="P10" style:family="paragraph" style:parent-style-name="Recuo_20_de_20_corpo_20_de_20_texto_20_2">
      <style:paragraph-properties fo:margin-left="0cm" fo:margin-right="0cm" fo:text-indent="0cm" style:auto-text-indent="false">
        <style:tab-stops>
          <style:tab-stop style:position="-3.866cm"/>
        </style:tab-stops>
      </style:paragraph-properties>
      <style:text-properties fo:font-size="12pt" style:font-size-asian="12pt"/>
    </style:style>
    <style:style style:name="P11" style:family="paragraph" style:parent-style-name="Recuo_20_de_20_corpo_20_de_20_texto_20_3">
      <style:text-properties style:font-size-complex="12pt"/>
    </style:style>
    <style:style style:name="P12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13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4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5" style:family="paragraph" style:parent-style-name="Recuo_20_de_20_corpo_20_de_20_texto_20_2">
      <style:text-properties fo:font-size="12pt" style:font-size-asian="12pt"/>
    </style:style>
    <style:style style:name="P16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7" style:family="paragraph" style:parent-style-name="Normal_20__28_Web_29_">
      <style:paragraph-properties fo:text-align="start" style:justify-single-word="false"/>
      <style:text-properties officeooo:paragraph-rsid="00336bf1"/>
    </style:style>
    <style:style style:name="P18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9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20" style:family="paragraph" style:parent-style-name="Standard">
      <style:paragraph-properties fo:text-align="justify" style:justify-single-word="false"/>
      <style:text-properties fo:font-size="12pt" officeooo:paragraph-rsid="00336bf1" style:font-size-asian="12pt"/>
    </style:style>
    <style:style style:name="P21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P22" style:family="paragraph" style:parent-style-name="Standard">
      <style:paragraph-properties fo:text-align="justify" style:justify-single-word="false"/>
      <style:text-properties fo:font-size="12pt" officeooo:paragraph-rsid="00336bf1" style:font-size-asian="12pt" style:font-size-complex="12pt"/>
    </style:style>
    <style:style style:name="T1" style:family="text">
      <style:text-properties officeooo:rsid="0008749a"/>
    </style:style>
    <style:style style:name="T2" style:family="text">
      <style:text-properties officeooo:rsid="0009c64b"/>
    </style:style>
    <style:style style:name="T3" style:family="text">
      <style:text-properties officeooo:rsid="00119642"/>
    </style:style>
    <style:style style:name="T4" style:family="text">
      <style:text-properties officeooo:rsid="0015dde7"/>
    </style:style>
    <style:style style:name="T5" style:family="text">
      <style:text-properties officeooo:rsid="001704e7"/>
    </style:style>
    <style:style style:name="T6" style:family="text">
      <style:text-properties officeooo:rsid="001e73bc"/>
    </style:style>
    <style:style style:name="T7" style:family="text">
      <style:text-properties officeooo:rsid="0029877b"/>
    </style:style>
    <style:style style:name="T8" style:family="text">
      <style:text-properties officeooo:rsid="002bef04"/>
    </style:style>
    <style:style style:name="T9" style:family="text">
      <style:text-properties officeooo:rsid="002e3344"/>
    </style:style>
    <style:style style:name="T10" style:family="text">
      <style:text-properties officeooo:rsid="003223b8"/>
    </style:style>
    <style:style style:name="T11" style:family="text">
      <style:text-properties officeooo:rsid="00336bf1"/>
    </style:style>
    <style:style style:name="T12" style:family="text">
      <style:text-properties style:font-name="Times New Roman"/>
    </style:style>
    <style:style style:name="T13" style:family="text">
      <style:text-properties style:font-name="Times New Roman" fo:font-size="12pt" style:font-size-asian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/>
      <text:p text:style-name="P1"/>
      <text:p text:style-name="P1"/>
      <text:p text:style-name="P1"><text:tab/></text:p>
      <text:p text:style-name="P1"/>
      <text:p text:style-name="P2"/>
      <text:p text:style-name="P6">PORTARIA DEP. PESSOAL Nº <text:span text:style-name="T11">313</text:span>/20<text:span text:style-name="T4">22</text:span>.</text:p>
      <text:p text:style-name="P3"/>
      <text:p text:style-name="P2"/>
      <text:p text:style-name="P2"/>
      <text:p text:style-name="P8">CONCEDE LICENÇA <text:span text:style-name="T2">POR MOTIVO DE <text:s text:c="2"/>FALECIMENTO DA </text:span><text:span text:style-name="T11">MÃE</text:span><text:span text:style-name="T2"> </text:span>A SERVIDOR<text:span text:style-name="T8">A</text:span> </text:p>
      <text:p text:style-name="P8">PÚBLIC<text:span text:style-name="T8">A</text:span> MUNICIPAL.</text:p>
      <text:p text:style-name="P7"/>
      <text:p text:style-name="P7"/>
      <text:p text:style-name="P9"><text:s text:c="30"/><text:tab/> <text:s text:c="4"/><text:span text:style-name="T10">CLOVIS ALBERTO MONTAGNER</text:span>, Prefeito Municipal de Faxinal do Soturno, Estado do Rio Grande do sul, no uso das atribuições que lhe confere a Lei Orgânica do Município, concede Licença de <text:span text:style-name="T11">cinco</text:span> (0<text:span text:style-name="T11">5</text:span>) dias, a contar <text:span text:style-name="T6">retroativamente </text:span>de <text:span text:style-name="T11">28</text:span> de <text:span text:style-name="T10">Março </text:span>de 20<text:span text:style-name="T4">22</text:span>, a Servidor<text:span text:style-name="T8">a</text:span> Públic<text:span text:style-name="T8">a</text:span> Municipal <text:span text:style-name="T11">ANDREIA BRUM MARTINS DE AGUSTINHO</text:span> por motivo de falecimento <text:span text:style-name="T1">da </text:span><text:span text:style-name="T11">mãe</text:span><text:span text:style-name="T1"> </text:span><text:span text:style-name="T11">TEREZA BRUM MARTINS</text:span>, conforme <text:span text:style-name="T10">Certidão </text:span>de Óbito em anexo, de acordo com o art.114, <text:span text:style-name="T3">III </text:span>da Lei Municipal nº 1350/2001.</text:p>
      <text:p text:style-name="P11"/>
      <text:p text:style-name="P2"><text:tab/><text:tab/><text:tab/> <text:s text:c="3"/>GABINETE DO SENHOR PREFEITO MUNICIPAL DE FAXINAL DO SOTURNO, <text:span text:style-name="T7">AOS </text:span><text:span text:style-name="T11">DEZOITO</text:span><text:span text:style-name="T7"> </text:span>(<text:span text:style-name="T10">1</text:span><text:span text:style-name="T11">8</text:span>) DIA<text:span text:style-name="T7">S</text:span> DO MÊS DE <text:span text:style-name="T11">ABRIL</text:span><text:span text:style-name="T10"> </text:span>DO ANO DE 20<text:span text:style-name="T5">22</text:span>.</text:p>
      <text:p text:style-name="P12"/>
      <text:p text:style-name="P13"/>
      <text:p text:style-name="P14"/>
      <text:p text:style-name="P15"/>
      <text:p text:style-name="P16"><text:s text:c="145"/><text:span text:style-name="T10">CLOVIS ALBERTO MONTAGNER</text:span> <text:s text:c="128"/></text:p>
      <text:p text:style-name="P10"><text:s text:c="102"/>Prefeito Municipal </text:p>
      <text:p text:style-name="P13"/>
      <text:p text:style-name="P13"/>
      <text:p text:style-name="P13"/>
      <text:h text:style-name="P18" text:outline-level="1">Registre-se e Publique-se</text:h>
      <text:p text:style-name="P4">Em <text:span text:style-name="T10">1</text:span><text:span text:style-name="T11">8</text:span>-<text:span text:style-name="T9">0</text:span><text:span text:style-name="T11">4</text:span>-20<text:span text:style-name="T5">22</text:span>.</text:p>
      <text:p text:style-name="P5"/>
      <text:p text:style-name="P5"/>
      <text:p text:style-name="P5">IRAMIR JOSÉ ZANELLA</text:p>
      <text:p text:style-name="P21">Secretário de Administração e </text:p>
      <text:p text:style-name="P22">Gestão Financeira</text:p>
      <text:p text:style-name="P22"/>
      <text:p text:style-name="P17"><text:span text:style-name="T13">Publicado na imprensa oficial <text:s text:c="96"/></text:span><text:span text:style-name="T12">do município em: <text:s/>/ <text:s text:c="2"/>/2022.</text:span></text:p>
      <text:p text:style-name="P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pt" fo:country="BR" style:font-name-asian="Times New Roman1" style:font-family-asian="'Times New Roman'" style:font-family-generic-asian="swiss" style:font-pitch-asian="variable" style:font-size-asian="10pt" style:language-asian="pt" style:country-asian="BR" style:font-name-complex="Times New Roman1" style:font-family-complex="'Times New Roman'" style:font-family-generic-complex="swiss" style:font-pitch-complex="variable" style:font-size-complex="10pt" style:language-complex="ar" style:country-complex="SA"/>
    </style:style>
    <style:style style:name="Normal_20__28_Web_29_" style:display-name="Normal (Web)" style:family="paragraph" style:parent-style-name="Standard" style:default-outline-level="">
      <style:paragraph-properties fo:margin-top="0.176cm" fo:margin-bottom="0.21cm" style:contextual-spacing="false"/>
      <style:text-properties fo:font-size="12pt" style:font-size-asian="12pt" style:language-asian="pt" style:country-asian="BR" style:font-size-complex="12pt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1" style:font-family-complex="'Liberation Serif'" style:font-family-generic-complex="swiss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Default_20_Paragraph_20_Font" style:display-name="Default Paragraph Font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32</meta:editing-cycles>
    <meta:editing-duration>PT1H8M29S</meta:editing-duration>
    <dc:date>2022-05-02T10:16:50.510000000</dc:date>
    <meta:document-statistic meta:table-count="0" meta:image-count="0" meta:object-count="0" meta:page-count="1" meta:paragraph-count="14" meta:word-count="143" meta:character-count="1415" meta:non-whitespace-character-count="761"/>
    <meta:template xlink:type="simple" xlink:actuate="onRequest" xlink:title="" xlink:href="file:///C:/Users/LTI/PORTARIAS%202018/PORTARIA%20Nº%20511%20-18%20-%20Licença%20por%20Falecimento%20do%20Pai%20-%20IDMARA%20MANFIO.odt/Normal"/>
  </office:meta>
</office:document-meta>
</file>