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517348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6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517348" style:font-size-asian="12pt" style:font-size-complex="12pt"/>
    </style:style>
    <style:style style:name="P7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10fa3b9" officeooo:paragraph-rsid="010fa3b9" style:font-size-asian="12pt" style:font-size-complex="12pt"/>
    </style:style>
    <style:style style:name="P8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10fa3b9" officeooo:paragraph-rsid="01126880" style:font-size-asian="12pt"/>
    </style:style>
    <style:style style:name="P9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10fa3b9"/>
    </style:style>
    <style:style style:name="P10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11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c5bf7e" style:font-size-asian="12pt"/>
    </style:style>
    <style:style style:name="P12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3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4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5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6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1116318"/>
    </style:style>
    <style:style style:name="P17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officeooo:paragraph-rsid="01119114" style:font-size-asian="12pt"/>
    </style:style>
    <style:style style:name="P18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officeooo:paragraph-rsid="01119114" style:font-size-asian="12pt"/>
    </style:style>
    <style:style style:name="P19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20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21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22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517348" style:font-size-asian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89563a" style:font-size-asian="12pt"/>
    </style:style>
    <style:style style:name="T4" style:family="text">
      <style:text-properties fo:font-size="12pt" officeooo:rsid="00d8b118" style:font-size-asian="12pt"/>
    </style:style>
    <style:style style:name="T5" style:family="text">
      <style:text-properties fo:font-size="12pt" officeooo:rsid="00db46f8" style:font-size-asian="12pt"/>
    </style:style>
    <style:style style:name="T6" style:family="text">
      <style:text-properties fo:font-size="12pt" officeooo:rsid="00f0746e" style:font-size-asian="12pt"/>
    </style:style>
    <style:style style:name="T7" style:family="text">
      <style:text-properties fo:font-size="12pt" officeooo:rsid="0103667e" style:font-size-asian="12pt"/>
    </style:style>
    <style:style style:name="T8" style:family="text">
      <style:text-properties fo:font-size="12pt" officeooo:rsid="010f5862" style:font-size-asian="12pt"/>
    </style:style>
    <style:style style:name="T9" style:family="text">
      <style:text-properties fo:font-size="12pt" officeooo:rsid="01116318" style:font-size-asian="12pt"/>
    </style:style>
    <style:style style:name="T10" style:family="text">
      <style:text-properties fo:font-size="12pt" officeooo:rsid="01116318" style:font-name-asian="Times New Roman" style:font-size-asian="12pt" style:font-name-complex="Times New Roman" style:font-size-complex="10pt"/>
    </style:style>
    <style:style style:name="T11" style:family="text">
      <style:text-properties officeooo:rsid="001a4500"/>
    </style:style>
    <style:style style:name="T12" style:family="text">
      <style:text-properties officeooo:rsid="00553a29"/>
    </style:style>
    <style:style style:name="T13" style:family="text">
      <style:text-properties officeooo:rsid="00583bde"/>
    </style:style>
    <style:style style:name="T14" style:family="text">
      <style:text-properties officeooo:rsid="00db46f8"/>
    </style:style>
    <style:style style:name="T15" style:family="text">
      <style:text-properties officeooo:rsid="00e950d8"/>
    </style:style>
    <style:style style:name="T16" style:family="text">
      <style:text-properties officeooo:rsid="01001884"/>
    </style:style>
    <style:style style:name="T17" style:family="text">
      <style:text-properties officeooo:rsid="01010c84"/>
    </style:style>
    <style:style style:name="T18" style:family="text">
      <style:text-properties officeooo:rsid="010b97ed"/>
    </style:style>
    <style:style style:name="T19" style:family="text">
      <style:text-properties officeooo:rsid="010f5862"/>
    </style:style>
    <style:style style:name="T20" style:family="text">
      <style:text-properties officeooo:rsid="010fb311"/>
    </style:style>
    <style:style style:name="T21" style:family="text">
      <style:text-properties style:font-name="Times New Roman"/>
    </style:style>
    <style:style style:name="T22" style:family="text">
      <style:text-properties officeooo:rsid="01116318"/>
    </style:style>
    <style:style style:name="T23" style:family="text">
      <style:text-properties officeooo:rsid="01119114"/>
    </style:style>
    <style:style style:name="T24" style:family="text">
      <style:text-properties officeooo:rsid="0112688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/>
      <text:p text:style-name="P1"/>
      <text:p text:style-name="P1"/>
      <text:p text:style-name="P1"><text:tab/></text:p>
      <text:p text:style-name="P10"/>
      <text:p text:style-name="P10"/>
      <text:p text:style-name="P10"/>
      <text:p text:style-name="P10">PORTARIA DEP. PESSOAL Nº <text:span text:style-name="T20">325</text:span>/20<text:span text:style-name="T11">22</text:span>.</text:p>
      <text:p text:style-name="P2"/>
      <text:p text:style-name="P3"/>
      <text:p text:style-name="P11">CONCEDE LICENÇA SAÚDE </text:p>
      <text:p text:style-name="P11"><text:span text:style-name="T12">A</text:span> SERVIDOR<text:span text:style-name="T19">A</text:span> PÚBLIC<text:span text:style-name="T19">A</text:span><text:span text:style-name="T16"> </text:span>MUNICIPAL.</text:p>
      <text:p text:style-name="P12"/>
      <text:p text:style-name="P16"><text:s text:c="34"/><text:tab/> <text:s text:c="5"/><text:span text:style-name="T21">IRAMIR JOSÉ ZANELLA, Secretário de Administração e Gestão Financeira de Faxinal do Soturno</text:span>, Estado do Rio Grande do sul, no uso das atribuições que lhe confere a Lei Orgânica do Município, CONCEDE, <text:span text:style-name="T13">L</text:span>icença para <text:span text:style-name="T13">T</text:span>ratamento de Saúde, para <text:span text:style-name="T19">a</text:span> Servidor<text:span text:style-name="T19">a</text:span> Públic<text:span text:style-name="T19">a</text:span><text:span text:style-name="T17"> </text:span>Municipal, <text:span text:style-name="T10">THAIS PAVANATTO DAMBROS</text:span><text:span text:style-name="T18"> </text:span>pelo período de <text:span text:style-name="T10">quatorze</text:span><text:span text:style-name="T18"> </text:span><text:span text:style-name="T22">(14</text:span><text:span text:style-name="T18">) dias, a contar de </text:span><text:span text:style-name="T22">vinte e cinco</text:span><text:span text:style-name="T18"> (</text:span><text:span text:style-name="T22">25</text:span><text:span text:style-name="T18">) de </text:span><text:span text:style-name="T19">Abril</text:span><text:span text:style-name="T18"> de 2022</text:span>, conforme <text:span text:style-name="T15">atestado médico</text:span> em anexo, e de acordo com o art. 206 da Lei Municipal nº 1350/2001. 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7">AOS </text:span></text:span><text:span text:style-name="Fonte_20_parág._20_padrão"><text:span text:style-name="T9">VINTE E CINCO</text:span></text:span><text:span text:style-name="Fonte_20_parág._20_padrão"><text:span text:style-name="T6"> </text:span></text:span><text:span text:style-name="Fonte_20_parág._20_padrão"><text:span text:style-name="T3">(</text:span></text:span><text:span text:style-name="Fonte_20_parág._20_padrão"><text:span text:style-name="T9">25</text:span></text:span><text:span text:style-name="Fonte_20_parág._20_padrão"><text:span text:style-name="T1">) DIA</text:span></text:span><text:span text:style-name="Fonte_20_parág._20_padrão"><text:span text:style-name="T7">S</text:span></text:span><text:span text:style-name="Fonte_20_parág._20_padrão"><text:span text:style-name="T1"> DO MÊS DE</text:span></text:span><text:span text:style-name="Fonte_20_parág._20_padrão"><text:span text:style-name="T4"> </text:span></text:span><text:span text:style-name="Fonte_20_parág._20_padrão"><text:span text:style-name="T8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5">2</text:span></text:span><text:span text:style-name="Fonte_20_parág._20_padrão"><text:span text:style-name="T1">.</text:span></text:span></text:p>
      <text:p text:style-name="P13"/>
      <text:p text:style-name="P14"/>
      <text:p text:style-name="P15"/>
      <text:p text:style-name="P17"><text:tab/><text:tab/><text:tab/> <text:s text:c="64"/><text:span text:style-name="T21">IRAMIR JOSÉ ZANELLA</text:span> <text:s text:c="72"/></text:p>
      <text:p text:style-name="P18"><text:s text:c="8"/><text:tab/> <text:s text:c="68"/><text:span text:style-name="T21">Secretário de Administração e Gestão Financeira</text:span></text:p>
      <text:p text:style-name="P14"/>
      <text:p text:style-name="P14"/>
      <text:p text:style-name="P14"/>
      <text:h text:style-name="P19" text:outline-level="1">Registre-se e Publique-se</text:h>
      <text:h text:style-name="P20" text:outline-level="1">Em <text:span text:style-name="T23">25</text:span>-<text:span text:style-name="T14">0</text:span><text:span text:style-name="T19">4</text:span>-20<text:span text:style-name="T11">22</text:span></text:h>
      <text:p text:style-name="P4"/>
      <text:p text:style-name="P4"/>
      <text:p text:style-name="P4">IRAMIR JOSÉ ZANELLA</text:p>
      <text:p text:style-name="P5">Secretário de Administração e </text:p>
      <text:p text:style-name="P6">Gestão Financeira</text:p>
      <text:p text:style-name="P7"/>
      <text:p text:style-name="P9"><text:span text:style-name="T2">P</text:span><text:span text:style-name="T1">ublicado na imprensa oficial</text:span></text:p>
      <text:p text:style-name="P8">do município em: <text:span text:style-name="T24">25</text:span>/<text:span text:style-name="T24">04</text:span>/2022.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160</meta:editing-cycles>
    <meta:editing-duration>PT4H12M24S</meta:editing-duration>
    <dc:date>2022-05-02T09:08:26.411000000</dc:date>
    <meta:document-statistic meta:table-count="0" meta:image-count="0" meta:object-count="0" meta:page-count="1" meta:paragraph-count="15" meta:word-count="144" meta:character-count="1174" meta:non-whitespace-character-count="767"/>
    <meta:template xlink:type="simple" xlink:actuate="onRequest" xlink:title="" xlink:href="file:///C:/Users/LTI/PORTARIAS%202018/PORTARIA%20Nº%20585%20-%2018%20-%20Licença%20Saúde%20FRANCIELE%20CORREA%20DINIZ.odt/Normal"/>
  </office:meta>
</office:document-meta>
</file>